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1" style:family="table" style:master-page-name="">
      <style:table-properties style:width="19.001cm" style:page-number="auto" fo:break-before="auto" fo:break-after="auto" table:align="margins" fo:background-color="transparent" style:shadow="none" fo:keep-with-next="auto" style:may-break-between-rows="true" style:writing-mode="page">
        <style:background-image/>
      </style:table-properties>
    </style:style>
    <style:style style:name="Tableau1.A" style:family="table-column">
      <style:table-column-properties style:column-width="2.099cm" style:rel-column-width="1190*"/>
    </style:style>
    <style:style style:name="Tableau1.B" style:family="table-column">
      <style:table-column-properties style:column-width="16.9cm" style:rel-column-width="9581*"/>
    </style:style>
    <style:style style:name="Tableau1.A1" style:family="table-cell">
      <style:table-cell-properties fo:padding="0.097cm" fo:border="none"/>
    </style:style>
    <style:style style:name="Tableau1.B1" style:family="table-cell">
      <style:table-cell-properties style:vertical-align="middle" fo:padding="0.097cm" fo:border="none"/>
    </style:style>
    <style:style style:name="Tableau1.3" style:family="table-row">
      <style:table-row-properties fo:background-color="transparent" fo:keep-together="auto">
        <style:background-image/>
      </style:table-row-properties>
    </style:style>
    <style:style style:name="Tableau1.A3" style:family="table-cell">
      <style:table-cell-properties style:vertical-align="" fo:background-color="transparent" fo:padding="0.097cm" fo:border="none" style:writing-mode="page">
        <style:background-image/>
      </style:table-cell-properties>
    </style:style>
    <style:style style:name="Sujets" style:family="table">
      <style:table-properties style:width="19.001cm" table:align="left"/>
    </style:style>
    <style:style style:name="Sujets.A" style:family="table-column">
      <style:table-column-properties style:column-width="14.524cm"/>
    </style:style>
    <style:style style:name="Sujets.B" style:family="table-column">
      <style:table-column-properties style:column-width="4.477cm"/>
    </style:style>
    <style:style style:name="Sujets.A1" style:family="table-cell">
      <style:table-cell-properties fo:padding="0.15cm" fo:border="none"/>
    </style:style>
    <style:style style:name="P1" style:family="paragraph" style:parent-style-name="Standard" style:list-style-name="L1">
      <loext:graphic-properties draw:fill="none"/>
      <style:paragraph-properties fo:margin-left="0cm" fo:margin-right="0cm" fo:margin-top="0cm" fo:margin-bottom="0cm" style:contextual-spacing="false" fo:text-indent="0cm" style:auto-text-indent="false" fo:background-color="transparent">
        <style:tab-stops>
          <style:tab-stop style:position="0.3cm"/>
        </style:tab-stops>
      </style:paragraph-properties>
      <style:text-properties fo:color="#666666" loext:opacity="100%" fo:font-size="10pt" officeooo:paragraph-rsid="00083a13"/>
    </style:style>
    <style:style style:name="P2" style:family="paragraph" style:parent-style-name="Standard">
      <style:paragraph-properties fo:margin-top="0.15cm" fo:margin-bottom="0.101cm" style:contextual-spacing="false"/>
      <style:text-properties fo:color="#666666" loext:opacity="100%" fo:font-size="10pt" style:text-underline-style="solid" style:text-underline-width="auto" style:text-underline-color="font-color" fo:font-weight="bold" officeooo:rsid="00083a13" officeooo:paragraph-rsid="00083a13" style:font-weight-asian="bold" style:font-weight-complex="bold"/>
    </style:style>
    <style:style style:name="P3" style:family="paragraph" style:parent-style-name="Standard">
      <style:text-properties fo:font-size="10.5pt"/>
    </style:style>
    <style:style style:name="P4" style:family="paragraph" style:parent-style-name="Standard">
      <style:paragraph-properties fo:text-align="end" style:justify-single-word="false"/>
      <style:text-properties fo:color="#2e8b74" loext:opacity="100%" fo:font-size="10.5pt" fo:font-weight="bold"/>
    </style:style>
    <style:style style:name="T1" style:family="text">
      <style:text-properties officeooo:rsid="00083a13"/>
    </style:style>
    <style:style style:name="T2" style:family="text">
      <style:text-properties officeooo:rsid="000b1c79"/>
    </style:style>
    <style:style style:name="T3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4" style:family="text">
      <style:text-properties fo:font-size="11pt" style:text-underline-style="solid" style:text-underline-width="auto" style:text-underline-color="font-color" fo:font-weight="bold" officeooo:rsid="00094758" style:font-size-asian="11pt" style:font-weight-asian="bold" style:font-size-complex="11pt" style:font-weight-complex="bold"/>
    </style:style>
    <style:style style:name="T5" style:family="text">
      <style:text-properties officeooo:rsid="00094758"/>
    </style:style>
    <style:style style:name="T6" style:family="text">
      <style:text-properties fo:color="#888888" loext:opacity="100%" fo:font-size="9pt"/>
    </style:style>
    <style:style style:name="T7" style:family="text">
      <style:text-properties fo:font-weight="bold"/>
    </style:style>
    <style:style style:name="T8" style:family="text">
      <style:text-properties fo:color="#1d4e89" loext:opacity="100%" fo:font-weight="bold"/>
    </style:style>
    <style:style style:name="T9" style:family="text">
      <style:text-properties fo:color="#1d4e89" loext:opacity="100%" fo:font-style="italic"/>
    </style:style>
    <style:style style:name="T10" style:family="text">
      <style:text-properties fo:color="#a3a3e6" loext:opacity="100%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→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→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→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→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→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→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→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→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→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Grand_20_Titre">Sujets DNB — Physique-Chimie</text:p>
      <text:p text:style-name="nbSujets"><text:span text:style-name="T3">84 sujet(s) </text:span><text:span text:style-name="T5"><text:tab/></text:span>généré le 23/08/2026</text:p>
      <table:table table:name="Sujets" table:style-name="Sujets">
        <table:table-column table:style-name="Sujets.A"/>
        <table:table-column table:style-name="Sujets.B"/>
        <table:table-row>
          <table:table-cell table:style-name="Sujets.A1" office:value-type="string">
            <text:p text:style-name="P3"><text:span text:style-name="T6">1. </text:span><text:span text:style-name="T7">Sujet </text:span><text:span text:style-name="T8">2026</text:span> - Métropole Antilles-Guyane (<text:a xlink:type="simple" xlink:href="https://phys.vbonnefond.fr/wp-content/uploads/banque_DNB/sujetsDNB/26PROSCMEAG1.pdf" text:style-name="Internet_20_link" text:visited-style-name="Visited_20_Internet_20_Link"><text:span text:style-name="T9">Energy Observer : un véritable laboratoire flottant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. </text:span><text:span text:style-name="T7">Sujet </text:span><text:span text:style-name="T8">2026</text:span> - Métropole Antilles-Guyane (<text:a xlink:type="simple" xlink:href="https://phys.vbonnefond.fr/wp-content/uploads/banque_DNB/sujetsDNB/26PROAGRISCMEAG1.pdf" text:style-name="Internet_20_link" text:visited-style-name="Visited_20_Internet_20_Link"><text:span text:style-name="T9">Entretien d'un gazon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. </text:span><text:span text:style-name="T7">Sujet </text:span><text:span text:style-name="T8">2026</text:span> - Métropole Antilles-Guyane (<text:a xlink:type="simple" xlink:href="https://phys.vbonnefond.fr/wp-content/uploads/banque_DNB/sujetsDNB/26GENSCMEAG1.pdf" text:style-name="Internet_20_link" text:visited-style-name="Visited_20_Internet_20_Link"><text:span text:style-name="T9">Flotteurs profileur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. </text:span><text:span text:style-name="T7">Sujet </text:span><text:span text:style-name="T8">2026</text:span> - Centres étrangers (<text:a xlink:type="simple" xlink:href="https://phys.vbonnefond.fr/wp-content/uploads/banque_DNB/sujetsDNB/26GENSCG11.pdf" text:style-name="Internet_20_link" text:visited-style-name="Visited_20_Internet_20_Link"><text:span text:style-name="T9">La grêl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. </text:span><text:span text:style-name="T7">Sujet </text:span><text:span text:style-name="T8">2026</text:span> - Amérique du Nord (<text:a xlink:type="simple" xlink:href="https://phys.vbonnefond.fr/wp-content/uploads/banque_DNB/sujetsDNB/26GENSCAN1.pdf" text:style-name="Internet_20_link" text:visited-style-name="Visited_20_Internet_20_Link"><text:span text:style-name="T9">Formule 1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. </text:span><text:span text:style-name="T7">Sujet </text:span><text:span text:style-name="T8">2025</text:span> - Polynésie française (<text:a xlink:type="simple" xlink:href="https://phys.vbonnefond.fr/wp-content/uploads/banque_DNB/sujetsDNB/25PROSCPO1.pdf" text:style-name="Internet_20_link" text:visited-style-name="Visited_20_Internet_20_Link"><text:span text:style-name="T9">La piscine municipal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. </text:span><text:span text:style-name="T7">Sujet </text:span><text:span text:style-name="T8">2025</text:span> - Métropole Antilles-Guyane (<text:a xlink:type="simple" xlink:href="https://phys.vbonnefond.fr/wp-content/uploads/banque_DNB/sujetsDNB/25PROSCMEAG1.pdf" text:style-name="Internet_20_link" text:visited-style-name="Visited_20_Internet_20_Link"><text:span text:style-name="T9">La pollution plastique des océan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8. </text:span><text:span text:style-name="T7">Sujet </text:span><text:span text:style-name="T8">2025</text:span> - Polynésie française (<text:a xlink:type="simple" xlink:href="https://phys.vbonnefond.fr/wp-content/uploads/banque_DNB/sujetsDNB/25GENSCPO1.pdf" text:style-name="Internet_20_link" text:visited-style-name="Visited_20_Internet_20_Link"><text:span text:style-name="T9">Mission Artémis II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9. </text:span><text:span text:style-name="T7">Sujet </text:span><text:span text:style-name="T8">2025</text:span> - Nouvelle-Calédonie (<text:a xlink:type="simple" xlink:href="https://phys.vbonnefond.fr/wp-content/uploads/banque_DNB/sujetsDNB/25GENSCNC1.pdf" text:style-name="Internet_20_link" text:visited-style-name="Visited_20_Internet_20_Link"><text:span text:style-name="T9">Le lait calédonien en bouteill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0. </text:span><text:span text:style-name="T7">Sujet </text:span><text:span text:style-name="T8">2025</text:span> - Métropole Antilles-Guyane (<text:a xlink:type="simple" xlink:href="https://phys.vbonnefond.fr/wp-content/uploads/banque_DNB/sujetsDNB/25GENSCMEAG3.pdf" text:style-name="Internet_20_link" text:visited-style-name="Visited_20_Internet_20_Link"><text:span text:style-name="T9">L'hydrogène aurait-il une couleur ?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1. </text:span><text:span text:style-name="T7">Sujet </text:span><text:span text:style-name="T8">2025</text:span> - Métropole Antilles-Guyane (<text:a xlink:type="simple" xlink:href="https://phys.vbonnefond.fr/wp-content/uploads/banque_DNB/sujetsDNB/25GENSCMEAG1.pdf" text:style-name="Internet_20_link" text:visited-style-name="Visited_20_Internet_20_Link"><text:span text:style-name="T9">ISS (International Space Station)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2. </text:span><text:span text:style-name="T7">Sujet </text:span><text:span text:style-name="T8">2025</text:span> - Centres étrangers (<text:a xlink:type="simple" xlink:href="https://phys.vbonnefond.fr/wp-content/uploads/banque_DNB/sujetsDNB/25GENSCG11.pdf" text:style-name="Internet_20_link" text:visited-style-name="Visited_20_Internet_20_Link"><text:span text:style-name="T9">Ammoniac et engrai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3. </text:span><text:span text:style-name="T7">Sujet </text:span><text:span text:style-name="T8">2025</text:span> - Amérique du Nord (<text:a xlink:type="simple" xlink:href="https://phys.vbonnefond.fr/wp-content/uploads/banque_DNB/sujetsDNB/25GENSCAN1.pdf" text:style-name="Internet_20_link" text:visited-style-name="Visited_20_Internet_20_Link"><text:span text:style-name="T9">Balle de tennis de tabl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4. </text:span><text:span text:style-name="T7">Sujet </text:span><text:span text:style-name="T8">2025</text:span> - Asie-Pacifique (<text:a xlink:type="simple" xlink:href="https://phys.vbonnefond.fr/wp-content/uploads/banque_DNB/sujetsDNB/25GENSCAA1.pdf" text:style-name="Internet_20_link" text:visited-style-name="Visited_20_Internet_20_Link"><text:span text:style-name="T9">Sécurité électrique à bord d'un voilier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5. </text:span><text:span text:style-name="T7">Sujet </text:span><text:span text:style-name="T8">2024</text:span> - Métropole Antilles-Guyane (<text:a xlink:type="simple" xlink:href="https://phys.vbonnefond.fr/wp-content/uploads/banque_DNB/sujetsDNB/24GENSCMEAG3.pdf" text:style-name="Internet_20_link" text:visited-style-name="Visited_20_Internet_20_Link"><text:span text:style-name="T9">Le télescope spatial James Webb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6. </text:span><text:span text:style-name="T7">Sujet </text:span><text:span text:style-name="T8">2024</text:span> - Métropole Antilles-Guyane (<text:a xlink:type="simple" xlink:href="https://phys.vbonnefond.fr/wp-content/uploads/banque_DNB/sujetsDNB/24GENSCMEAG1.pdf" text:style-name="Internet_20_link" text:visited-style-name="Visited_20_Internet_20_Link"><text:span text:style-name="T9">Les jeux olympiques et paralympique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7. </text:span><text:span text:style-name="T7">Sujet </text:span><text:span text:style-name="T8">2024</text:span> - Centres étrangers (<text:a xlink:type="simple" xlink:href="https://phys.vbonnefond.fr/wp-content/uploads/banque_DNB/sujetsDNB/24GENSCG11.pdf" text:style-name="Internet_20_link" text:visited-style-name="Visited_20_Internet_20_Link"><text:span text:style-name="T9">Explorer les fonds marin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8. </text:span><text:span text:style-name="T7">Sujet </text:span><text:span text:style-name="T8">2024</text:span> - Amérique du Sud (<text:a xlink:type="simple" xlink:href="https://phys.vbonnefond.fr/wp-content/uploads/banque_DNB/sujetsDNB/24GENSCAS1.pdf" text:style-name="Internet_20_link" text:visited-style-name="Visited_20_Internet_20_Link"><text:span text:style-name="T9">La méthanisation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19. </text:span><text:span text:style-name="T7">Sujet </text:span><text:span text:style-name="T8">2024</text:span> - Amérique du Nord (<text:a xlink:type="simple" xlink:href="https://phys.vbonnefond.fr/wp-content/uploads/banque_DNB/sujetsDNB/24GENSCAN1.pdf" text:style-name="Internet_20_link" text:visited-style-name="Visited_20_Internet_20_Link"><text:span text:style-name="T9">Batterie d'un smartphon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0. </text:span><text:span text:style-name="T7">Sujet </text:span><text:span text:style-name="T8">2024</text:span> - Asie-Pacifique (<text:a xlink:type="simple" xlink:href="https://phys.vbonnefond.fr/wp-content/uploads/banque_DNB/sujetsDNB/24GENSCAA1.pdf" text:style-name="Internet_20_link" text:visited-style-name="Visited_20_Internet_20_Link"><text:span text:style-name="T9">Les taxis volants des jeux olympiques et paralympiques de Paris 2024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1. </text:span><text:span text:style-name="T7">Sujet </text:span><text:span text:style-name="T8">2023</text:span> - Métropole Antilles-Guyane (<text:a xlink:type="simple" xlink:href="https://phys.vbonnefond.fr/wp-content/uploads/banque_DNB/sujetsDNB/23GENSCMEAG3.pdf" text:style-name="Internet_20_link" text:visited-style-name="Visited_20_Internet_20_Link"><text:span text:style-name="T9">Les gaz à effet de serr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2. </text:span><text:span text:style-name="T7">Sujet </text:span><text:span text:style-name="T8">2023</text:span> - Centres étrangers (<text:a xlink:type="simple" xlink:href="https://phys.vbonnefond.fr/wp-content/uploads/banque_DNB/sujetsDNB/23GENSCG11.pdf" text:style-name="Internet_20_link" text:visited-style-name="Visited_20_Internet_20_Link"><text:span text:style-name="T9">Les pompier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3. </text:span><text:span text:style-name="T7">Sujet </text:span><text:span text:style-name="T8">2023</text:span> - Amérique du Sud (<text:a xlink:type="simple" xlink:href="https://phys.vbonnefond.fr/wp-content/uploads/banque_DNB/sujetsDNB/23GENSCAS1.pdf" text:style-name="Internet_20_link" text:visited-style-name="Visited_20_Internet_20_Link"><text:span text:style-name="T9">Chimie et art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4. </text:span><text:span text:style-name="T7">Sujet </text:span><text:span text:style-name="T8">2023</text:span> - Amérique du Nord (<text:a xlink:type="simple" xlink:href="https://phys.vbonnefond.fr/wp-content/uploads/banque_DNB/sujetsDNB/23GENSCAN1.pdf" text:style-name="Internet_20_link" text:visited-style-name="Visited_20_Internet_20_Link"><text:span text:style-name="T9">Épreuve olympique du 400 m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5. </text:span><text:span text:style-name="T7">Sujet </text:span><text:span text:style-name="T8">2023</text:span> - Asie-Pacifique (<text:a xlink:type="simple" xlink:href="https://phys.vbonnefond.fr/wp-content/uploads/banque_DNB/sujetsDNB/23GENSCAA1.pdf" text:style-name="Internet_20_link" text:visited-style-name="Visited_20_Internet_20_Link"><text:span text:style-name="T9">Écholocation chez les grands dauphin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6. </text:span><text:span text:style-name="T7">Sujet </text:span><text:span text:style-name="T8">2023</text:span> - Métropole Antilles-Guyane (<text:a xlink:type="simple" xlink:href="https://phys.vbonnefond.fr/wp-content/uploads/banque_DNB/sujetsDNB/23GENSCMEAG1.pdf" text:style-name="Internet_20_link" text:visited-style-name="Visited_20_Internet_20_Link"><text:span text:style-name="T9">Niveau des océan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7. </text:span><text:span text:style-name="T7">Sujet </text:span><text:span text:style-name="T8">2022</text:span> - Amérique du Nord (<text:a xlink:type="simple" xlink:href="https://phys.vbonnefond.fr/wp-content/uploads/banque_DNB/sujetsDNB/22GENSCAN1.pdf" text:style-name="Internet_20_link" text:visited-style-name="Visited_20_Internet_20_Link"><text:span text:style-name="T9">Exploration de la planète Mar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8. </text:span><text:span text:style-name="T7">Sujet </text:span><text:span text:style-name="T8">2021</text:span> - Polynésie française (<text:a xlink:type="simple" xlink:href="https://phys.vbonnefond.fr/wp-content/uploads/banque_DNB/sujetsDNB/21GENSCPO1.pdf" text:style-name="Internet_20_link" text:visited-style-name="Visited_20_Internet_20_Link"><text:span text:style-name="T9">Voyage vers Mar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29. </text:span><text:span text:style-name="T7">Sujet </text:span><text:span text:style-name="T8">2021</text:span> - Métropole Antilles-Guyane (<text:a xlink:type="simple" xlink:href="https://phys.vbonnefond.fr/wp-content/uploads/banque_DNB/sujetsDNB/21GENSCMEAG1.pdf" text:style-name="Internet_20_link" text:visited-style-name="Visited_20_Internet_20_Link"><text:span text:style-name="T9">Le réchauffement climatiqu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0. </text:span><text:span text:style-name="T7">Sujet </text:span><text:span text:style-name="T8">2021</text:span> - Centres étrangers (<text:a xlink:type="simple" xlink:href="https://phys.vbonnefond.fr/wp-content/uploads/banque_DNB/sujetsDNB/21GENSCG11.pdf" text:style-name="Internet_20_link" text:visited-style-name="Visited_20_Internet_20_Link"><text:span text:style-name="T9">Triathlon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1. </text:span><text:span text:style-name="T7">Sujet </text:span><text:span text:style-name="T8">2021</text:span> - Amérique du Nord (<text:a xlink:type="simple" xlink:href="https://phys.vbonnefond.fr/wp-content/uploads/banque_DNB/sujetsDNB/21GENSCAN1.pdf" text:style-name="Internet_20_link" text:visited-style-name="Visited_20_Internet_20_Link"><text:span text:style-name="T9">La neig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2. </text:span><text:span text:style-name="T7">Sujet </text:span><text:span text:style-name="T8">2021</text:span> - Asie-Pacifique (<text:a xlink:type="simple" xlink:href="https://phys.vbonnefond.fr/wp-content/uploads/banque_DNB/sujetsDNB/21GENSCAA2.pdf" text:style-name="Internet_20_link" text:visited-style-name="Visited_20_Internet_20_Link"><text:span text:style-name="T9">La circulation thermohalin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3. </text:span><text:span text:style-name="T7">Sujet </text:span><text:span text:style-name="T8">2021</text:span> - Asie-Pacifique (<text:a xlink:type="simple" xlink:href="https://phys.vbonnefond.fr/wp-content/uploads/banque_DNB/sujetsDNB/21GENSCAA1.pdf" text:style-name="Internet_20_link" text:visited-style-name="Visited_20_Internet_20_Link"><text:span text:style-name="T9">Ultra-trail du Mont-Blanc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4. </text:span><text:span text:style-name="T7">Sujet </text:span><text:span text:style-name="T8">2020</text:span> - Polynésie française (<text:a xlink:type="simple" xlink:href="https://phys.vbonnefond.fr/wp-content/uploads/banque_DNB/sujetsDNB/20PROSCPO1.pdf" text:style-name="Internet_20_link" text:visited-style-name="Visited_20_Internet_20_Link"><text:span text:style-name="T9">Le Manta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5. </text:span><text:span text:style-name="T7">Sujet </text:span><text:span text:style-name="T8">2020</text:span> - Polynésie française (<text:a xlink:type="simple" xlink:href="https://phys.vbonnefond.fr/wp-content/uploads/banque_DNB/sujetsDNB/20PROAGRISCPO1.pdf" text:style-name="Internet_20_link" text:visited-style-name="Visited_20_Internet_20_Link"><text:span text:style-name="T9">Le photovoltaïqu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6. </text:span><text:span text:style-name="T7">Sujet </text:span><text:span text:style-name="T8">2020</text:span> - Métropole Antilles-Guyane (<text:a xlink:type="simple" xlink:href="https://phys.vbonnefond.fr/wp-content/uploads/banque_DNB/sujetsDNB/20PROAGRISCMEAG1.pdf" text:style-name="Internet_20_link" text:visited-style-name="Visited_20_Internet_20_Link"><text:span text:style-name="T9">L'aquariophili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7. </text:span><text:span text:style-name="T7">Sujet </text:span><text:span text:style-name="T8">2020</text:span> - Polynésie française (<text:a xlink:type="simple" xlink:href="https://phys.vbonnefond.fr/wp-content/uploads/banque_DNB/sujetsDNB/20GENSCPO1.pdf" text:style-name="Internet_20_link" text:visited-style-name="Visited_20_Internet_20_Link"><text:span text:style-name="T9">L'homme volant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8. </text:span><text:span text:style-name="T7">Sujet </text:span><text:span text:style-name="T8">2020</text:span> - Métropole Antilles-Guyane (<text:a xlink:type="simple" xlink:href="https://phys.vbonnefond.fr/wp-content/uploads/banque_DNB/sujetsDNB/20GENSCMEAG1.pdf" text:style-name="Internet_20_link" text:visited-style-name="Visited_20_Internet_20_Link"><text:span text:style-name="T9">La voiture à hydrogèn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39. </text:span><text:span text:style-name="T7">Sujet </text:span><text:span text:style-name="T8">2020</text:span> - Centres étrangers (<text:a xlink:type="simple" xlink:href="https://phys.vbonnefond.fr/wp-content/uploads/banque_DNB/sujetsDNB/20GENSCG11.pdf" text:style-name="Internet_20_link" text:visited-style-name="Visited_20_Internet_20_Link"><text:span text:style-name="T9">Aménager un fourgon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0. </text:span><text:span text:style-name="T7">Sujet </text:span><text:span text:style-name="T8">2020</text:span> - Amérique du Nord (<text:a xlink:type="simple" xlink:href="https://phys.vbonnefond.fr/wp-content/uploads/banque_DNB/sujetsDNB/20GENSCAN1.pdf" text:style-name="Internet_20_link" text:visited-style-name="Visited_20_Internet_20_Link"><text:span text:style-name="T9">Sécurité d'une installation électrique domestiqu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1. </text:span><text:span text:style-name="T7">Sujet </text:span><text:span text:style-name="T8">2020</text:span> - Asie-Pacifique (<text:a xlink:type="simple" xlink:href="https://phys.vbonnefond.fr/wp-content/uploads/banque_DNB/sujetsDNB/20GENSCAA1.pdf" text:style-name="Internet_20_link" text:visited-style-name="Visited_20_Internet_20_Link"><text:span text:style-name="T9">Saut à la perch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2. </text:span><text:span text:style-name="T7">Sujet </text:span><text:span text:style-name="T8">2019</text:span> - Polynésie française (<text:a xlink:type="simple" xlink:href="https://phys.vbonnefond.fr/wp-content/uploads/banque_DNB/sujetsDNB/19PROSCPO3.pdf" text:style-name="Internet_20_link" text:visited-style-name="Visited_20_Internet_20_Link"><text:span text:style-name="T9">Lancement d'Ariane 5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3. </text:span><text:span text:style-name="T7">Sujet </text:span><text:span text:style-name="T8">2019</text:span> - Métropole Antilles-Guyane (<text:a xlink:type="simple" xlink:href="https://phys.vbonnefond.fr/wp-content/uploads/banque_DNB/sujetsDNB/19PROSCMEAG4.pdf" text:style-name="Internet_20_link" text:visited-style-name="Visited_20_Internet_20_Link"><text:span text:style-name="T9">Le vélo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4. </text:span><text:span text:style-name="T7">Sujet </text:span><text:span text:style-name="T8">2019</text:span> - Métropole Antilles-Guyane (<text:a xlink:type="simple" xlink:href="https://phys.vbonnefond.fr/wp-content/uploads/banque_DNB/sujetsDNB/19PROSCMEAG3.pdf" text:style-name="Internet_20_link" text:visited-style-name="Visited_20_Internet_20_Link"><text:span text:style-name="T9">Le tour de France cyclist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5. </text:span><text:span text:style-name="T7">Sujet </text:span><text:span text:style-name="T8">2019</text:span> - Métropole Antilles-Guyane (<text:a xlink:type="simple" xlink:href="https://phys.vbonnefond.fr/wp-content/uploads/banque_DNB/sujetsDNB/19PROSCMEAG2.pdf" text:style-name="Internet_20_link" text:visited-style-name="Visited_20_Internet_20_Link"><text:span text:style-name="T9">Ironman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6. </text:span><text:span text:style-name="T7">Sujet </text:span><text:span text:style-name="T8">2019</text:span> - Polynésie française (<text:a xlink:type="simple" xlink:href="https://phys.vbonnefond.fr/wp-content/uploads/banque_DNB/sujetsDNB/19PROAGRISCPO1.pdf" text:style-name="Internet_20_link" text:visited-style-name="Visited_20_Internet_20_Link"><text:span text:style-name="T9">La cuisson des pâte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7. </text:span><text:span text:style-name="T7">Sujet </text:span><text:span text:style-name="T8">2019</text:span> - Métropole Antilles-Guyane (<text:a xlink:type="simple" xlink:href="https://phys.vbonnefond.fr/wp-content/uploads/banque_DNB/sujetsDNB/19PROAGRISCMEAG2.pdf" text:style-name="Internet_20_link" text:visited-style-name="Visited_20_Internet_20_Link"><text:span text:style-name="T9">Hortensias roses ou hortensias bleu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8. </text:span><text:span text:style-name="T7">Sujet </text:span><text:span text:style-name="T8">2019</text:span> - Métropole Antilles-Guyane (<text:a xlink:type="simple" xlink:href="https://phys.vbonnefond.fr/wp-content/uploads/banque_DNB/sujetsDNB/19PROAGRISCMEAG1.pdf" text:style-name="Internet_20_link" text:visited-style-name="Visited_20_Internet_20_Link"><text:span text:style-name="T9">Enquête policièr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49. </text:span><text:span text:style-name="T7">Sujet </text:span><text:span text:style-name="T8">2019</text:span> - Métropole Antilles-Guyane (<text:a xlink:type="simple" xlink:href="https://phys.vbonnefond.fr/wp-content/uploads/banque_DNB/sujetsDNB/19GENSCMEAG3.pdf" text:style-name="Internet_20_link" text:visited-style-name="Visited_20_Internet_20_Link"><text:span text:style-name="T9">Qualité de l'air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0. </text:span><text:span text:style-name="T7">Sujet </text:span><text:span text:style-name="T8">2019</text:span> - Métropole Antilles-Guyane (<text:a xlink:type="simple" xlink:href="https://phys.vbonnefond.fr/wp-content/uploads/banque_DNB/sujetsDNB/19GENSCMEAG2.pdf" text:style-name="Internet_20_link" text:visited-style-name="Visited_20_Internet_20_Link"><text:span text:style-name="T9">Le football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1. </text:span><text:span text:style-name="T7">Sujet </text:span><text:span text:style-name="T8">2019</text:span> - Métropole Antilles-Guyane (<text:a xlink:type="simple" xlink:href="https://phys.vbonnefond.fr/wp-content/uploads/banque_DNB/sujetsDNB/19GENSCMEAG1.pdf" text:style-name="Internet_20_link" text:visited-style-name="Visited_20_Internet_20_Link"><text:span text:style-name="T9">Carotte glacière et étude du climat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2. </text:span><text:span text:style-name="T7">Sujet </text:span><text:span text:style-name="T8">2019</text:span> - Centres étrangers (<text:a xlink:type="simple" xlink:href="https://phys.vbonnefond.fr/wp-content/uploads/banque_DNB/sujetsDNB/19GENSCG11.pdf" text:style-name="Internet_20_link" text:visited-style-name="Visited_20_Internet_20_Link"><text:span text:style-name="T9">Le savon de Marseill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3. </text:span><text:span text:style-name="T7">Sujet </text:span><text:span text:style-name="T8">2019</text:span> - Amérique du Sud (<text:a xlink:type="simple" xlink:href="https://phys.vbonnefond.fr/wp-content/uploads/banque_DNB/sujetsDNB/19GENSCAS1.pdf" text:style-name="Internet_20_link" text:visited-style-name="Visited_20_Internet_20_Link"><text:span text:style-name="T9">La chaux dans l'habitat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4. </text:span><text:span text:style-name="T7">Sujet </text:span><text:span text:style-name="T8">2019</text:span> - Amérique du Nord (<text:a xlink:type="simple" xlink:href="https://phys.vbonnefond.fr/wp-content/uploads/banque_DNB/sujetsDNB/19GENSCAN1.pdf" text:style-name="Internet_20_link" text:visited-style-name="Visited_20_Internet_20_Link"><text:span text:style-name="T9">Saut en parachut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5. </text:span><text:span text:style-name="T7">Sujet </text:span><text:span text:style-name="T8">2019</text:span> - Asie-Pacifique (<text:a xlink:type="simple" xlink:href="https://phys.vbonnefond.fr/wp-content/uploads/banque_DNB/sujetsDNB/19GENSCAA2.pdf" text:style-name="Internet_20_link" text:visited-style-name="Visited_20_Internet_20_Link"><text:span text:style-name="T9">Des fils de toutes sorte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6. </text:span><text:span text:style-name="T7">Sujet </text:span><text:span text:style-name="T8">2019</text:span> - Asie-Pacifique (<text:a xlink:type="simple" xlink:href="https://phys.vbonnefond.fr/wp-content/uploads/banque_DNB/sujetsDNB/19GENSCAA1.pdf" text:style-name="Internet_20_link" text:visited-style-name="Visited_20_Internet_20_Link"><text:span text:style-name="T9">Des verres correcteurs de plus en plus léger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7. </text:span><text:span text:style-name="T7">Sujet </text:span><text:span text:style-name="T8">2018</text:span> - Sujet 0 (<text:a xlink:type="simple" xlink:href="https://phys.vbonnefond.fr/wp-content/uploads/banque_DNB/sujetsDNB/18PROSUJET0.pdf" text:style-name="Internet_20_link" text:visited-style-name="Visited_20_Internet_20_Link"><text:span text:style-name="T9">Dessaler l'eau de mer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8. </text:span><text:span text:style-name="T7">Sujet </text:span><text:span text:style-name="T8">2018</text:span> - Polynésie française (<text:a xlink:type="simple" xlink:href="https://phys.vbonnefond.fr/wp-content/uploads/banque_DNB/sujetsDNB/18PROSCPO3.pdf" text:style-name="Internet_20_link" text:visited-style-name="Visited_20_Internet_20_Link"><text:span text:style-name="T9">Aragonit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59. </text:span><text:span text:style-name="T7">Sujet </text:span><text:span text:style-name="T8">2018</text:span> - Polynésie française (<text:a xlink:type="simple" xlink:href="https://phys.vbonnefond.fr/wp-content/uploads/banque_DNB/sujetsDNB/18PROSCPO1.pdf" text:style-name="Internet_20_link" text:visited-style-name="Visited_20_Internet_20_Link"><text:span text:style-name="T9">Ressources naturelles : la vanill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0. </text:span><text:span text:style-name="T7">Sujet </text:span><text:span text:style-name="T8">2018</text:span> - Métropole Antilles-Guyane (<text:a xlink:type="simple" xlink:href="https://phys.vbonnefond.fr/wp-content/uploads/banque_DNB/sujetsDNB/18PROSCMEAG3.pdf" text:style-name="Internet_20_link" text:visited-style-name="Visited_20_Internet_20_Link"><text:span text:style-name="T9">La COP 21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1. </text:span><text:span text:style-name="T7">Sujet </text:span><text:span text:style-name="T8">2018</text:span> - Métropole Antilles-Guyane (<text:a xlink:type="simple" xlink:href="https://phys.vbonnefond.fr/wp-content/uploads/banque_DNB/sujetsDNB/18PROSCMEAG1.pdf" text:style-name="Internet_20_link" text:visited-style-name="Visited_20_Internet_20_Link"><text:span text:style-name="T9">Dégâts des eaux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2. </text:span><text:span text:style-name="T7">Sujet </text:span><text:span text:style-name="T8">2018</text:span> - Polynésie française (<text:a xlink:type="simple" xlink:href="https://phys.vbonnefond.fr/wp-content/uploads/banque_DNB/sujetsDNB/18PROAGRISCPO1.pdf" text:style-name="Internet_20_link" text:visited-style-name="Visited_20_Internet_20_Link"><text:span text:style-name="T9">Le poids des valise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3. </text:span><text:span text:style-name="T7">Sujet </text:span><text:span text:style-name="T8">2018</text:span> - Métropole Antilles-Guyane (<text:a xlink:type="simple" xlink:href="https://phys.vbonnefond.fr/wp-content/uploads/banque_DNB/sujetsDNB/18PROAGRISCMEAG3.pdf" text:style-name="Internet_20_link" text:visited-style-name="Visited_20_Internet_20_Link"><text:span text:style-name="T9">Pêche en mer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4. </text:span><text:span text:style-name="T7">Sujet </text:span><text:span text:style-name="T8">2018</text:span> - Métropole Antilles-Guyane (<text:a xlink:type="simple" xlink:href="https://phys.vbonnefond.fr/wp-content/uploads/banque_DNB/sujetsDNB/18PROAGRISCMEAG1.pdf" text:style-name="Internet_20_link" text:visited-style-name="Visited_20_Internet_20_Link"><text:span text:style-name="T9">Thomas Pesquet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5. </text:span><text:span text:style-name="T7">Sujet </text:span><text:span text:style-name="T8">2018</text:span> - Sujet 0 (<text:a xlink:type="simple" xlink:href="https://phys.vbonnefond.fr/wp-content/uploads/banque_DNB/sujetsDNB/18GENSUJET0.pdf" text:style-name="Internet_20_link" text:visited-style-name="Visited_20_Internet_20_Link"><text:span text:style-name="T9">Une snowboardeus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6. </text:span><text:span text:style-name="T7">Sujet </text:span><text:span text:style-name="T8">2018</text:span> - Polynésie française (<text:a xlink:type="simple" xlink:href="https://phys.vbonnefond.fr/wp-content/uploads/banque_DNB/sujetsDNB/18GENSCPO3.pdf" text:style-name="Internet_20_link" text:visited-style-name="Visited_20_Internet_20_Link"><text:span text:style-name="T9">Les algues : matériau du futur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7. </text:span><text:span text:style-name="T7">Sujet </text:span><text:span text:style-name="T8">2018</text:span> - Polynésie française (<text:a xlink:type="simple" xlink:href="https://phys.vbonnefond.fr/wp-content/uploads/banque_DNB/sujetsDNB/18GENSCPO2.pdf" text:style-name="Internet_20_link" text:visited-style-name="Visited_20_Internet_20_Link"><text:span text:style-name="T9">L'agriculture urbain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8. </text:span><text:span text:style-name="T7">Sujet </text:span><text:span text:style-name="T8">2018</text:span> - Polynésie française (<text:a xlink:type="simple" xlink:href="https://phys.vbonnefond.fr/wp-content/uploads/banque_DNB/sujetsDNB/18GENSCPO1.pdf" text:style-name="Internet_20_link" text:visited-style-name="Visited_20_Internet_20_Link"><text:span text:style-name="T9">Choisir sa voitur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69. </text:span><text:span text:style-name="T7">Sujet </text:span><text:span text:style-name="T8">2018</text:span> - Centres étrangers (<text:a xlink:type="simple" xlink:href="https://phys.vbonnefond.fr/wp-content/uploads/banque_DNB/sujetsDNB/18GENSCG12.pdf" text:style-name="Internet_20_link" text:visited-style-name="Visited_20_Internet_20_Link"><text:span text:style-name="T9">Le gyropod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0. </text:span><text:span text:style-name="T7">Sujet </text:span><text:span text:style-name="T8">2018</text:span> - Centres étrangers (<text:a xlink:type="simple" xlink:href="https://phys.vbonnefond.fr/wp-content/uploads/banque_DNB/sujetsDNB/18GENSCG11.pdf" text:style-name="Internet_20_link" text:visited-style-name="Visited_20_Internet_20_Link"><text:span text:style-name="T9">Le saut à l'élastiqu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1. </text:span><text:span text:style-name="T7">Sujet </text:span><text:span text:style-name="T8">2018</text:span> - Amérique du Sud (<text:a xlink:type="simple" xlink:href="https://phys.vbonnefond.fr/wp-content/uploads/banque_DNB/sujetsDNB/18GENSCAS2.pdf" text:style-name="Internet_20_link" text:visited-style-name="Visited_20_Internet_20_Link"><text:span text:style-name="T9">Véhicule hybrid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2. </text:span><text:span text:style-name="T7">Sujet </text:span><text:span text:style-name="T8">2018</text:span> - Amérique du Sud (<text:a xlink:type="simple" xlink:href="https://phys.vbonnefond.fr/wp-content/uploads/banque_DNB/sujetsDNB/18GENSCAS1.pdf" text:style-name="Internet_20_link" text:visited-style-name="Visited_20_Internet_20_Link"><text:span text:style-name="T9">Sous-marin : quels signaux pour communiquer ?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3. </text:span><text:span text:style-name="T7">Sujet </text:span><text:span text:style-name="T8">2018</text:span> - Amérique du Nord (<text:a xlink:type="simple" xlink:href="https://phys.vbonnefond.fr/wp-content/uploads/banque_DNB/sujetsDNB/18GENSCAN1.pdf" text:style-name="Internet_20_link" text:visited-style-name="Visited_20_Internet_20_Link"><text:span text:style-name="T9">Conservation du lait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4. </text:span><text:span text:style-name="T7">Sujet </text:span><text:span text:style-name="T8">2018</text:span> - Asie-Pacifique (<text:a xlink:type="simple" xlink:href="https://phys.vbonnefond.fr/wp-content/uploads/banque_DNB/sujetsDNB/18GENSCAA1.pdf" text:style-name="Internet_20_link" text:visited-style-name="Visited_20_Internet_20_Link"><text:span text:style-name="T9">Pertes auditive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5. </text:span><text:span text:style-name="T7">Sujet </text:span><text:span text:style-name="T8">2017</text:span> - Métropole Antilles-Guyane-Réunion (<text:a xlink:type="simple" xlink:href="https://phys.vbonnefond.fr/wp-content/uploads/banque_DNB/sujetsDNB/17PROSCMEAG3.pdf" text:style-name="Internet_20_link" text:visited-style-name="Visited_20_Internet_20_Link"><text:span text:style-name="T9">Le laser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6. </text:span><text:span text:style-name="T7">Sujet </text:span><text:span text:style-name="T8">2017</text:span> - Métropole Antilles-Guyane (<text:a xlink:type="simple" xlink:href="https://phys.vbonnefond.fr/wp-content/uploads/banque_DNB/sujetsDNB/17PROAGRISCMEAGR3.pdf" text:style-name="Internet_20_link" text:visited-style-name="Visited_20_Internet_20_Link"><text:span text:style-name="T9">La sauce tomat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7. </text:span><text:span text:style-name="T7">Sujet </text:span><text:span text:style-name="T8">2017</text:span> - Polynésie française (<text:a xlink:type="simple" xlink:href="https://phys.vbonnefond.fr/wp-content/uploads/banque_DNB/sujetsDNB/17GENSCPO3.pdf" text:style-name="Internet_20_link" text:visited-style-name="Visited_20_Internet_20_Link"><text:span text:style-name="T9">Saut à ski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8. </text:span><text:span text:style-name="T7">Sujet </text:span><text:span text:style-name="T8">2017</text:span> - Polynésie française (<text:a xlink:type="simple" xlink:href="https://phys.vbonnefond.fr/wp-content/uploads/banque_DNB/sujetsDNB/17GENSCPO1.pdf" text:style-name="Internet_20_link" text:visited-style-name="Visited_20_Internet_20_Link"><text:span text:style-name="T9">Voyage à bord d'un voilier écologiqu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79. </text:span><text:span text:style-name="T7">Sujet </text:span><text:span text:style-name="T8">2017</text:span> - Métropole Antilles-Guyane (<text:a xlink:type="simple" xlink:href="https://phys.vbonnefond.fr/wp-content/uploads/banque_DNB/sujetsDNB/17GENSCMEAG1.pdf" text:style-name="Internet_20_link" text:visited-style-name="Visited_20_Internet_20_Link"><text:span text:style-name="T9">Approvisionnement énergétiqu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80. </text:span><text:span text:style-name="T7">Sujet </text:span><text:span text:style-name="T8">2017</text:span> - Pondichéry (<text:a xlink:type="simple" xlink:href="https://phys.vbonnefond.fr/wp-content/uploads/banque_DNB/sujetsDNB/17GENSCIN1.pdf" text:style-name="Internet_20_link" text:visited-style-name="Visited_20_Internet_20_Link"><text:span text:style-name="T9">Les énergies dites renouvelable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81. </text:span><text:span text:style-name="T7">Sujet </text:span><text:span text:style-name="T8">2017</text:span> - Centres étrangers (<text:a xlink:type="simple" xlink:href="https://phys.vbonnefond.fr/wp-content/uploads/banque_DNB/sujetsDNB/17GENSCG11.pdf" text:style-name="Internet_20_link" text:visited-style-name="Visited_20_Internet_20_Link"><text:span text:style-name="T9">Le poêle à bois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82. </text:span><text:span text:style-name="T7">Sujet </text:span><text:span text:style-name="T8">2017</text:span> - Amérique du Sud (<text:a xlink:type="simple" xlink:href="https://phys.vbonnefond.fr/wp-content/uploads/banque_DNB/sujetsDNB/17GENSCAS1.pdf" text:style-name="Internet_20_link" text:visited-style-name="Visited_20_Internet_20_Link"><text:span text:style-name="T9">Énergie et vie quotidienn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83. </text:span><text:span text:style-name="T7">Sujet </text:span><text:span text:style-name="T8">2017</text:span> - Amérique du Nord (<text:a xlink:type="simple" xlink:href="https://phys.vbonnefond.fr/wp-content/uploads/banque_DNB/sujetsDNB/17GENSCAN1.pdf" text:style-name="Internet_20_link" text:visited-style-name="Visited_20_Internet_20_Link"><text:span text:style-name="T9">L'aspirine</text:span></text:a>)</text:p>
          </table:table-cell>
          <table:table-cell table:style-name="Sujets.A1" office:value-type="string">
            <text:p text:style-name="Correction"/>
          </table:table-cell>
        </table:table-row>
        <table:table-row>
          <table:table-cell table:style-name="Sujets.A1" office:value-type="string">
            <text:p text:style-name="P3"><text:span text:style-name="T6">84. </text:span><text:span text:style-name="T7">Sujet </text:span><text:span text:style-name="T8">2017</text:span> - Asie-Pacifique (<text:a xlink:type="simple" xlink:href="https://phys.vbonnefond.fr/wp-content/uploads/banque_DNB/sujetsDNB/17GENSCAA1.pdf" text:style-name="Internet_20_link" text:visited-style-name="Visited_20_Internet_20_Link"><text:span text:style-name="T9">Sécurité dans l'habitat</text:span></text:a>)</text:p>
          </table:table-cell>
          <table:table-cell table:style-name="Sujets.A1" office:value-type="string">
            <text:p text:style-name="Correction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1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1pt" fo:language="fr" fo:country="F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nd_20_Titre" style:display-name="Grand Titre" style:family="paragraph" style:parent-style-name="Standard" style:class="text">
      <loext:graphic-properties draw:fill="solid" draw:fill-color="#55308d" draw:opacity="100%"/>
      <style:paragraph-properties fo:text-align="center" style:justify-single-word="false" fo:background-color="#55308d"/>
      <style:text-properties fo:color="#ffffff" loext:opacity="100%" fo:font-size="18pt" fo:font-weight="bold"/>
    </style:style>
    <style:style style:name="ssTitre" style:family="paragraph" style:parent-style-name="Standard" style:class="text">
      <style:paragraph-properties fo:margin-top="0.499cm" fo:margin-bottom="0.101cm" style:contextual-spacing="false"/>
      <style:text-properties fo:color="#55308d" loext:opacity="100%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atégorie" style:family="paragraph" style:parent-style-name="Standard" style:class="extra">
      <style:paragraph-properties fo:margin-top="0.15cm" fo:margin-bottom="0.101cm" style:contextual-spacing="false"/>
      <style:text-properties fo:color="#666666" loext:opacity="100%" fo:font-size="10pt" style:text-underline-style="solid" style:text-underline-width="auto" style:text-underline-color="font-color" fo:font-weight="bold" officeooo:rsid="00083a13" style:font-weight-asian="bold" style:font-weight-complex="bold"/>
    </style:style>
    <style:style style:name="nbSujets" style:family="paragraph" style:parent-style-name="Standard" style:class="text">
      <style:paragraph-properties fo:margin-top="0.4cm" fo:margin-bottom="0.199cm" style:contextual-spacing="false">
        <style:tab-stops>
          <style:tab-stop style:position="19.001cm" style:type="right"/>
        </style:tab-stops>
      </style:paragraph-properties>
      <style:text-properties fo:color="#666666" loext:opacity="100%" fo:font-size="10pt"/>
    </style:style>
    <style:style style:name="Correction" style:family="paragraph" style:parent-style-name="Standard" style:class="extra">
      <style:paragraph-properties fo:text-align="end" style:justify-single-word="false"/>
      <style:text-properties fo:color="#a3a3e6" loext:opacity="100%" fo:font-size="10.5pt" fo:font-weight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Sujets DNB - Physique-Chimie</dc:title>
    <dc:creator>Vincent</dc:creator>
    <dc:date>2026-07-05T10:48:50.433877400</dc:date>
    <meta:generator>LibreOffice/25.8.1.1$Windows_X86_64 LibreOffice_project/54047653041915e595ad4e45cccea684809c77b5</meta:generator>
    <meta:editing-duration>PT1H18M24S</meta:editing-duration>
    <meta:editing-cycles>6</meta:editing-cycles>
    <meta:print-date>2026-07-05T10:28:33.453721400</meta:print-date>
    <meta:printed-by>Fichiers PDF: Vincent</meta:printed-by>
    <meta:document-statistic meta:table-count="2" meta:image-count="0" meta:object-count="0" meta:page-count="1" meta:paragraph-count="13" meta:word-count="72" meta:character-count="470" meta:non-whitespace-character-count="410"/>
  </office:meta>
</office:document-meta>
</file>